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6</text:p>
          </table:table-cell>
          <table:table-cell table:style-name="ce1" table:number-columns-repeated="9"/>
          <table:table-cell table:style-name="ce1" office:value-type="string" calcext:value-type="string">
            <text:p>221014</text:p>
          </table:table-cell>
          <table:table-cell table:style-name="ce1" office:value-type="string" calcext:value-type="string">
            <text:p>Military vet taunted, pinned to ground, tased, kicked by group of officers during arrest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; Psychological harm; Disregard of Dignity; Harassmen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assault; abuse of authority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2uU8aD6wQUSmc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3:46+00:00</meta:creation-date>
    <dc:date>2026-09-05T13:53:46+00:00</dc:date>
  </office:meta>
</office:document-meta>
</file>