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89</text:p>
          </table:table-cell>
          <table:table-cell table:style-name="ce1" table:number-columns-repeated="9"/>
          <table:table-cell table:style-name="ce1" office:value-type="string" calcext:value-type="string">
            <text:p>221047</text:p>
          </table:table-cell>
          <table:table-cell table:style-name="ce1" office:value-type="string" calcext:value-type="string">
            <text:p>Victim was unlawfully detained by officer found to be influenced by personal motives</text:p>
          </table:table-cell>
          <table:table-cell table:style-name="ce1" office:value-type="string" calcext:value-type="string">
            <text:p>201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Arres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disciplinary hearing; suspended without pay</text:p>
          </table:table-cell>
          <table:table-cell table:style-name="ce1" table:number-columns-repeated="3"/>
          <table:table-cell table:style-name="ce1" office:value-type="string" calcext:value-type="string">
            <text:p>https://www.cbc.ca/news/canada/edmonton/edmonton-police-officer-unlawfully-exercised-authority-during-arrest-disciplinary-hearing-1.3943737 , https://edmontonsun.com/2016/12/16/bad-blood-between-police-officer-and-criminal-lawyer-plays-out-in-disciplinary-hearing</text:p>
          </table:table-cell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https://www.cbc.ca/news/canada/edmonton/edmonton-police-officer-unlawfully-exercised-authority-during-arrest-disciplinary-hearing-1.3943737 , https://edmontonsun.com/2016/12/16/bad-blood-between-police-officer-and-criminal-lawyer-plays-out-in-disciplinary-hearing</text:p>
          </table:table-cell>
          <table:table-cell table:style-name="ce1" table:number-columns-repeated="2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necessary Exercise of Authority; discreditable conduct; drunk driving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Woodburn, Adam</text:p>
          </table:table-cell>
          <table:table-cell table:style-name="ce1" table:number-columns-repeated="7"/>
          <table:table-cell table:style-name="ce1" office:value-type="string" calcext:value-type="string">
            <text:p>i-ApiRslInXtovGO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1:19+00:00</meta:creation-date>
    <dc:date>2026-09-05T11:51:19+00:00</dc:date>
  </office:meta>
</office:document-meta>
</file>