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3</text:p>
          </table:table-cell>
          <table:table-cell table:style-name="ce1" table:number-columns-repeated="9"/>
          <table:table-cell table:style-name="ce1" office:value-type="string" calcext:value-type="string">
            <text:p>221051</text:p>
          </table:table-cell>
          <table:table-cell table:style-name="ce1" office:value-type="string" calcext:value-type="string">
            <text:p>Officer fails to seek medical attention for wounded teen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Withholding aid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arres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BQAXsA4It9Xor3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34+00:00</meta:creation-date>
    <dc:date>2026-09-05T11:51:34+00:00</dc:date>
  </office:meta>
</office:document-meta>
</file>