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69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Harm Reduction Organizer Testimonial Recorded Summer 2025</text:p>
          </table:table-cell>
          <table:table-cell table:style-name="ce1" table:number-columns-repeated="28"/>
          <table:table-cell table:style-name="ce1" office:value-type="string" calcext:value-type="string">
            <text:p>1575 | 1574 | 1573 | 1572 | 1571</text:p>
          </table:table-cell>
          <table:table-cell table:style-name="ce1" table:number-columns-repeated="8"/>
          <table:table-cell table:style-name="ce1" office:value-type="string" calcext:value-type="string">
            <text:p>October 18, 2025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9+00:00</meta:creation-date>
    <dc:date>2026-09-05T07:46:59+00:00</dc:date>
  </office:meta>
</office:document-meta>
</file>